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1d39c" officeooo:paragraph-rsid="0001d39c"/>
    </style:style>
    <style:style style:name="P2" style:family="paragraph" style:parent-style-name="Standard">
      <style:paragraph-properties fo:text-align="end" style:justify-single-word="false"/>
      <style:text-properties officeooo:rsid="0001d39c"/>
    </style:style>
    <style:style style:name="P3" style:family="paragraph" style:parent-style-name="Standard">
      <style:paragraph-properties fo:text-align="end" style:justify-single-word="false"/>
      <style:text-properties officeooo:rsid="0001d39c" officeooo:paragraph-rsid="0001d39c"/>
    </style:style>
    <style:style style:name="P4" style:family="paragraph" style:parent-style-name="Standard" style:master-page-name="">
      <style:paragraph-properties style:page-number="auto"/>
      <style:text-properties officeooo:rsid="0001d39c" officeooo:paragraph-rsid="0009043f"/>
    </style:style>
    <style:style style:name="P5" style:family="paragraph" style:parent-style-name="Standard">
      <style:text-properties officeooo:rsid="0001d39c" officeooo:paragraph-rsid="0009043f"/>
    </style:style>
    <style:style style:name="P6" style:family="paragraph" style:parent-style-name="Standard">
      <style:text-properties style:text-underline-style="solid" style:text-underline-width="auto" style:text-underline-color="font-color" officeooo:rsid="0002a06c" officeooo:paragraph-rsid="0002a06c"/>
    </style:style>
    <style:style style:name="P7" style:family="paragraph" style:parent-style-name="Standard">
      <style:text-properties style:text-underline-style="solid" style:text-underline-width="auto" style:text-underline-color="font-color" officeooo:rsid="000450e9" officeooo:paragraph-rsid="000450e9"/>
    </style:style>
    <style:style style:name="P8" style:family="paragraph" style:parent-style-name="Standard">
      <style:text-properties style:text-underline-style="none" fo:font-weight="bold" officeooo:rsid="00071c4d" officeooo:paragraph-rsid="00071c4d" style:font-weight-asian="bold" style:font-weight-complex="bold"/>
    </style:style>
    <style:style style:name="P9" style:family="paragraph" style:parent-style-name="Standard">
      <style:text-properties style:text-underline-style="none" fo:font-weight="normal" officeooo:rsid="000e25df" officeooo:paragraph-rsid="000e25df" style:font-weight-asian="normal" style:font-weight-complex="normal"/>
    </style:style>
    <style:style style:name="P10" style:family="paragraph" style:parent-style-name="Standard">
      <loext:graphic-properties draw:fill="none"/>
      <style:paragraph-properties fo:margin-left="1.199cm" fo:margin-right="0cm" fo:text-indent="0cm" style:auto-text-indent="false" fo:background-color="transparent"/>
      <style:text-properties fo:font-style="italic" style:text-underline-style="none" officeooo:rsid="0001d39c" officeooo:paragraph-rsid="0009043f" style:font-style-asian="italic" style:font-style-complex="italic"/>
    </style:style>
    <style:style style:name="P11" style:family="paragraph" style:parent-style-name="Standard" style:master-page-name="">
      <loext:graphic-properties draw:fill="none"/>
      <style:paragraph-properties fo:margin-left="1.199cm" fo:margin-right="0cm" fo:text-indent="0cm" style:auto-text-indent="false" style:page-number="auto" fo:background-color="transparent"/>
      <style:text-properties fo:font-style="italic" style:text-underline-style="none" officeooo:rsid="0002a06c" officeooo:paragraph-rsid="000450e9" style:font-style-asian="italic" style:font-style-complex="italic"/>
    </style:style>
    <style:style style:name="P12" style:family="paragraph" style:parent-style-name="Standard">
      <loext:graphic-properties draw:fill="none"/>
      <style:paragraph-properties fo:margin-left="1.199cm" fo:margin-right="0cm" fo:text-indent="0cm" style:auto-text-indent="false" fo:background-color="transparent"/>
      <style:text-properties fo:font-style="italic" style:text-underline-style="none" officeooo:rsid="0002a06c" officeooo:paragraph-rsid="000450e9" style:font-style-asian="italic" style:font-style-complex="italic"/>
    </style:style>
    <style:style style:name="P13" style:family="paragraph" style:parent-style-name="Standard">
      <style:text-properties officeooo:rsid="00021885" officeooo:paragraph-rsid="00021885"/>
    </style:style>
    <style:style style:name="P14" style:family="paragraph" style:parent-style-name="Standard">
      <style:text-properties officeooo:rsid="00021885" officeooo:paragraph-rsid="0009043f"/>
    </style:style>
    <style:style style:name="P15" style:family="paragraph" style:parent-style-name="Standard">
      <style:text-properties officeooo:rsid="0002a06c" officeooo:paragraph-rsid="0002a06c"/>
    </style:style>
    <style:style style:name="P16" style:family="paragraph" style:parent-style-name="Standard">
      <loext:graphic-properties draw:fill="none"/>
      <style:paragraph-properties fo:margin-left="1.199cm" fo:margin-right="0cm" fo:text-indent="0cm" style:auto-text-indent="false" fo:background-color="transparent"/>
      <style:text-properties officeooo:rsid="0002a06c" officeooo:paragraph-rsid="0002a06c"/>
    </style:style>
    <style:style style:name="P17" style:family="paragraph" style:parent-style-name="Standard">
      <style:text-properties officeooo:rsid="0002a06c" officeooo:paragraph-rsid="00052f77"/>
    </style:style>
    <style:style style:name="P18" style:family="paragraph" style:parent-style-name="Standard">
      <style:paragraph-properties fo:text-align="end" style:justify-single-word="false"/>
      <style:text-properties officeooo:rsid="000450e9" officeooo:paragraph-rsid="000450e9"/>
    </style:style>
    <style:style style:name="P19" style:family="paragraph" style:parent-style-name="Standard">
      <style:paragraph-properties fo:text-align="end" style:justify-single-word="false"/>
    </style:style>
    <style:style style:name="P20" style:family="paragraph" style:parent-style-name="Standard">
      <style:text-properties officeooo:rsid="00071c4d" officeooo:paragraph-rsid="00071c4d"/>
    </style:style>
    <style:style style:name="P21" style:family="paragraph" style:parent-style-name="Standard">
      <style:text-properties officeooo:rsid="0009043f" officeooo:paragraph-rsid="0009043f"/>
    </style:style>
    <style:style style:name="P22" style:family="paragraph" style:parent-style-name="Standard">
      <style:text-properties officeooo:rsid="00096893" officeooo:paragraph-rsid="00096893"/>
    </style:style>
    <style:style style:name="P23" style:family="paragraph" style:parent-style-name="Standard">
      <style:text-properties officeooo:rsid="00096893" officeooo:paragraph-rsid="000aafcd"/>
    </style:style>
    <style:style style:name="P24" style:family="paragraph" style:parent-style-name="Standard">
      <style:text-properties officeooo:rsid="00096893" officeooo:paragraph-rsid="000c6ca2"/>
    </style:style>
    <style:style style:name="P25" style:family="paragraph" style:parent-style-name="Standard">
      <style:text-properties fo:font-weight="bold" officeooo:rsid="0001d39c" officeooo:paragraph-rsid="0001d39c" style:font-weight-asian="bold" style:font-weight-complex="bold"/>
    </style:style>
    <style:style style:name="P26" style:family="paragraph" style:parent-style-name="Standard">
      <style:text-properties officeooo:rsid="000e25df" officeooo:paragraph-rsid="000e25df"/>
    </style:style>
    <style:style style:name="P27" style:family="paragraph" style:parent-style-name="Standard">
      <style:text-properties officeooo:rsid="00106c39" officeooo:paragraph-rsid="0001d39c"/>
    </style:style>
    <style:style style:name="P28" style:family="paragraph" style:parent-style-name="Standard">
      <style:paragraph-properties fo:text-align="end" style:justify-single-word="false"/>
      <style:text-properties officeooo:rsid="00106c39" officeooo:paragraph-rsid="00106c39"/>
    </style:style>
    <style:style style:name="P29" style:family="paragraph" style:parent-style-name="Standard">
      <style:paragraph-properties fo:text-align="end" style:justify-single-word="false"/>
      <style:text-properties fo:font-weight="bold" officeooo:rsid="00139507" officeooo:paragraph-rsid="00139507" style:font-weight-asian="bold" style:font-weight-complex="bold"/>
    </style:style>
    <style:style style:name="T1" style:family="text">
      <style:text-properties officeooo:rsid="0001db04"/>
    </style:style>
    <style:style style:name="T2" style:family="text">
      <style:text-properties officeooo:rsid="00021885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officeooo:rsid="00029b97" style:font-style-asian="italic" style:font-style-complex="italic"/>
    </style:style>
    <style:style style:name="T5" style:family="text">
      <style:text-properties fo:font-style="italic" officeooo:rsid="00071c4d" style:font-style-asian="italic" style:font-style-complex="italic"/>
    </style:style>
    <style:style style:name="T6" style:family="text">
      <style:text-properties fo:font-style="italic" officeooo:rsid="00096893" style:font-style-asian="italic" style:font-style-complex="italic"/>
    </style:style>
    <style:style style:name="T7" style:family="text">
      <style:text-properties fo:font-style="italic" officeooo:rsid="000c6ca2" style:font-style-asian="italic" style:font-style-complex="italic"/>
    </style:style>
    <style:style style:name="T8" style:family="text">
      <style:text-properties fo:font-style="italic" officeooo:rsid="000e25df" style:font-style-asian="italic" style:font-style-complex="italic"/>
    </style:style>
    <style:style style:name="T9" style:family="text">
      <style:text-properties fo:font-style="italic" officeooo:rsid="00155609" style:font-style-asian="italic" style:font-style-complex="italic"/>
    </style:style>
    <style:style style:name="T10" style:family="text">
      <style:text-properties officeooo:rsid="000450e9"/>
    </style:style>
    <style:style style:name="T11" style:family="text">
      <style:text-properties officeooo:rsid="00052f77"/>
    </style:style>
    <style:style style:name="T12" style:family="text">
      <style:text-properties officeooo:rsid="00071c4d"/>
    </style:style>
    <style:style style:name="T13" style:family="text">
      <style:text-properties officeooo:rsid="0009043f"/>
    </style:style>
    <style:style style:name="T14" style:family="text">
      <style:text-properties officeooo:rsid="000aafcd"/>
    </style:style>
    <style:style style:name="T15" style:family="text">
      <style:text-properties officeooo:rsid="000c6ca2"/>
    </style:style>
    <style:style style:name="T16" style:family="text">
      <style:text-properties officeooo:rsid="000fd263"/>
    </style:style>
    <style:style style:name="T17" style:family="text">
      <style:text-properties officeooo:rsid="0015560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RUCHER CITOYEN SBA <text:s/>- <text:s/>Groupe <text:span text:style-name="T11">ECOLOGIE-ENVIRONNEMENT </text:span></text:p>
      <text:p text:style-name="P19"/>
      <text:p text:style-name="P3">Repérage des délaissés et potentiels de végétalisation</text:p>
      <text:p text:style-name="P2"/>
      <text:p text:style-name="P29">BANCHAIS-CLAVERIES</text:p>
      <text:p text:style-name="P1"/>
      <text:p text:style-name="P6"><text:span text:style-name="T11">I. </text:span><text:span text:style-name="T10">Observations sur la </text:span>Zone <text:span text:style-name="T11">I</text:span>ndustrielle <text:span text:style-name="T11">et Artisanale</text:span></text:p>
      <text:p text:style-name="P15"/>
      <text:p text:style-name="P17"><text:span text:style-name="T10">De grandes</text:span> différence<text:span text:style-name="T10">s</text:span> entre :</text:p>
      <text:p text:style-name="P17">- des parcelles <text:span text:style-name="T10">entièr</text:span>ement imperméabilisées <text:span text:style-name="T10">(construites et bétonnées ou bitumées)</text:span></text:p>
      <text:p text:style-name="P17">- et d’autres <text:span text:style-name="T16">plus ou moins</text:span> végétalisées <text:span text:style-name="T10">(conservant des parties boisées et/ou plantées d’arbres sur leurs secteurs gazonnés et/ou leurs parkings)</text:span>.</text:p>
      <text:p text:style-name="P11"/>
      <text:p text:style-name="P12">Pas de délaissés apparents.</text:p>
      <text:p text:style-name="P12"><text:span text:style-name="T10">S</text:span>eulement certains rond-points et trottoirs <text:span text:style-name="T11">sont</text:span> encore végétalisables.</text:p>
      <text:p text:style-name="P16"/>
      <text:p text:style-name="P7"><text:span text:style-name="T11">II. </text:span>Observation des zones habitées</text:p>
      <text:p text:style-name="P1"/>
      <text:p text:style-name="P8">Secteur <text:span text:style-name="T15">Rue</text:span> des Banchais</text:p>
      <text:p text:style-name="P9">Très peu ou pas de végétalisation de l’espace public</text:p>
      <text:p text:style-name="P20"/>
      <text:p text:style-name="P20">1. <text:span text:style-name="T13">Entrée de la Rue du Petit Moulin (prolongeant la Ruelle des Banchais)</text:span></text:p>
      <text:p text:style-name="P21">Virage à angle droit de plus de 500 M2 bitumés devant l’entrée du Foyer d’Hébergement Kypseli <text:span text:style-name="T15">(association pour travailleurs handicapés)</text:span></text:p>
      <text:p text:style-name="P21"/>
      <text:p text:style-name="P21"><text:tab/><text:span text:style-name="T3">Possible implantation </text:span><text:span text:style-name="T8">d’</text:span><text:span text:style-name="T3">un petit Rond-point arboré </text:span><text:span text:style-name="T6">pour réduire la chaleur</text:span></text:p>
      <text:p text:style-name="P1"/>
      <text:p text:style-name="P22">2. Rue de la Chaillère, derrière le nouveau collectif <text:span text:style-name="T14">(p</text:span><text:span text:style-name="T17">eut-être</text:span><text:span text:style-name="T14"> propriété de l’organisme d’habitat)</text:span></text:p>
      <text:p text:style-name="P24"/>
      <text:p text:style-name="P24">- <text:span text:style-name="T15">devant</text:span> l’espace de jeux <text:span text:style-name="T15">(en gazon synthétique </text:span>!) </text:p>
      <text:p text:style-name="P24"><text:tab/><text:span text:style-name="T7">Implanter deux arbres et un ou deux bancs </text:span><text:span text:style-name="T9">sous pergolas légère (avant la croissance des arbres)</text:span></text:p>
      <text:p text:style-name="P23"/>
      <text:p text:style-name="P23"><text:span text:style-name="T14">- sur le bassin</text:span> de ré<text:span text:style-name="T14">ten</text:span>tion des eaux pluviales</text:p>
      <text:p text:style-name="P22"><text:tab/><text:span text:style-name="T7">Implanter quelques </text:span><text:span text:style-name="T9">végétations</text:span><text:span text:style-name="T7"> spécifiques aux zones humides (saules, etc.)</text:span><text:tab/></text:p>
      <text:p text:style-name="P1"/>
      <text:p text:style-name="P25">Secteur <text:span text:style-name="T15">Rue d</text:span><text:span text:style-name="T12">es </text:span>Claveries</text:p>
      <text:p text:style-name="P26">Très peu ou pas de plantations sur l’espace public.</text:p>
      <text:p text:style-name="P1"/>
      <text:p text:style-name="P13"><text:span text:style-name="T14">3</text:span> . <text:span text:style-name="T13">Au fond de la Rue du Champs des Poiriers (impasse) et </text:span><text:span text:style-name="T17">a</text:span><text:span text:style-name="T13">u fond de la dernière </text:span>impasse à droite dans la Rue des Claveries</text:p>
      <text:p text:style-name="P14"><text:tab/></text:p>
      <text:p text:style-name="P14"><text:span text:style-name="T3"><text:tab/>Raquette</text:span><text:span text:style-name="T5">s</text:span><text:span text:style-name="T3"> assez large</text:span><text:span text:style-name="T5">s</text:span><text:span text:style-name="T3"> pour </text:span><text:span text:style-name="T4">l’implantation d’un arbre central </text:span></text:p>
      <text:p text:style-name="P1"/>
      <text:p text:style-name="P4"><text:span text:style-name="T17">4</text:span> . Entre le virage de la Rue du Paon et une impasse <text:span text:style-name="T2">récente</text:span> de la <text:span text:style-name="T16">R</text:span>ue des Claveries :</text:p>
      <text:p text:style-name="P5"><text:s/>u<text:span text:style-name="T14">ne a</text:span>ncienne rue <text:span text:style-name="T2">Est-Ouest</text:span> <text:span text:style-name="T2">su</text:span>r 100 <text:span text:style-name="T2">mètres</text:span>, engazonnée et bordée d’une haie <text:span text:style-name="T2">peu dense</text:span> au <text:span text:style-name="T2">S</text:span>ud.</text:p>
      <text:p text:style-name="P10"/>
      <text:p text:style-name="P10"><text:span text:style-name="T15">C</text:span><text:span text:style-name="T1">omplét</text:span><text:span text:style-name="T15">er</text:span><text:span text:style-name="T1"> </text:span><text:span text:style-name="T2">cet </text:span><text:span text:style-name="T1">espace vert d’</text:span><text:span text:style-name="T2">une</text:span><text:span text:style-name="T1"> plantation d</text:span><text:span text:style-name="T2">e quelques </text:span><text:span text:style-name="T1">arbres et </text:span><text:span text:style-name="T2">de l’</text:span><text:span text:style-name="T1">implantation de bancs et/ou </text:span><text:span text:style-name="T2">de </text:span><text:span text:style-name="T1">tables de pique-nique </text:span><text:span text:style-name="T2">pour les pauses</text:span> <text:span text:style-name="T13">d</text:span>es salariés de la zone <text:span text:style-name="T2">de chaleur au Sud.</text:span></text:p>
      <text:p text:style-name="P27"/>
      <text:p text:style-name="P27"/>
      <text:p text:style-name="P28">Michel BOUMIER et Pascal COUEDEL le 22 nov. 2023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1" style:font-family-complex="Mangal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1-25T17:31:12.236000000</meta:creation-date>
    <dc:date>2023-12-03T19:12:21.595000000</dc:date>
    <meta:editing-duration>PT35M13S</meta:editing-duration>
    <meta:editing-cycles>10</meta:editing-cycles>
    <meta:generator>LibreOffice/7.2.0.4$Windows_x86 LibreOffice_project/9a9c6381e3f7a62afc1329bd359cc48accb6435b</meta:generator>
    <meta:document-statistic meta:table-count="0" meta:image-count="0" meta:object-count="0" meta:page-count="1" meta:paragraph-count="29" meta:word-count="311" meta:character-count="1972" meta:non-whitespace-character-count="1677"/>
  </office:meta>
</office:document-meta>
</file>